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Normal" style:list-style-name="LFO1" style:family="paragraph">
      <style:text-properties fo:font-weight="bold" style:font-weight-asian="bold" style:font-weight-complex="bold"/>
    </style:style>
    <style:style style:name="P3" style:parent-style-name="Normal" style:family="paragraph">
      <style:paragraph-properties fo:margin-left="0.25in">
        <style:tab-stops/>
      </style:paragraph-properties>
    </style:style>
    <style:style style:name="P4" style:parent-style-name="Normal" style:family="paragraph">
      <style:text-properties style:font-name="Aptos Display"/>
    </style:style>
    <style:style style:name="P5" style:parent-style-name="Normal" style:family="paragraph">
      <style:text-properties style:font-name="Aptos Display" fo:font-weight="bold" style:font-weight-asian="bold" style:font-weight-complex="bold"/>
    </style:style>
    <style:style style:name="P6" style:parent-style-name="Normal" style:family="paragraph">
      <style:text-properties style:font-name="Aptos Display" fo:font-weight="bold" style:font-weight-asian="bold" style:font-weight-complex="bold"/>
    </style:style>
    <style:style style:name="P7" style:parent-style-name="Normal" style:family="paragraph">
      <style:text-properties style:font-name="Aptos Display"/>
    </style:style>
    <style:style style:name="P8" style:parent-style-name="Normal" style:family="paragraph">
      <style:text-properties style:font-name="Aptos Display"/>
    </style:style>
    <style:style style:name="P9" style:parent-style-name="Normal" style:family="paragraph">
      <style:text-properties style:font-name="Aptos Display" fo:font-weight="bold" style:font-weight-asian="bold" style:font-weight-complex="bold"/>
    </style:style>
    <style:style style:name="P10" style:parent-style-name="Normal" style:family="paragraph">
      <style:text-properties style:font-name="Aptos Display"/>
    </style:style>
    <style:style style:name="P11" style:parent-style-name="Normal" style:family="paragraph">
      <style:text-properties style:font-name="Aptos Display" fo:language="en" fo:country="US"/>
    </style:style>
    <style:style style:name="P12" style:parent-style-name="Normal" style:family="paragraph">
      <style:text-properties style:font-name="Aptos Display" fo:language="en" fo:country="US"/>
    </style:style>
    <style:style style:name="P13" style:parent-style-name="Normal" style:family="paragraph">
      <style:text-properties style:font-name="Aptos Display" fo:language="en" fo:country="US"/>
    </style:style>
    <style:style style:name="P14" style:parent-style-name="Normal" style:family="paragraph">
      <style:text-properties style:font-name="Aptos Display" fo:language="en" fo:country="US"/>
    </style:style>
    <style:style style:name="P15" style:parent-style-name="Normal" style:family="paragraph">
      <style:text-properties style:font-name="Aptos Display" fo:language="en" fo:country="US"/>
    </style:style>
    <style:style style:name="P16" style:parent-style-name="Normal" style:family="paragraph">
      <style:text-properties style:font-name="Aptos Display" fo:language="en" fo:country="US"/>
    </style:style>
    <style:style style:name="P17" style:parent-style-name="ListParagraph" style:family="paragraph">
      <style:text-properties style:font-name="Aptos Display" fo:language="en" fo:country="US" fo:hyphenate="true"/>
    </style:style>
    <style:style style:name="P18" style:parent-style-name="ListParagraph" style:family="paragraph">
      <style:text-properties style:font-name="Aptos Display" fo:language="en" fo:country="US" fo:hyphenate="true"/>
    </style:style>
    <style:style style:name="P19" style:parent-style-name="ListParagraph" style:family="paragraph">
      <style:text-properties style:font-name="Aptos Display" fo:language="en" fo:country="US" fo:hyphenate="true"/>
    </style:style>
    <style:style style:name="P20" style:parent-style-name="ListParagraph" style:family="paragraph">
      <style:text-properties style:font-name="Aptos Display" fo:language="en" fo:country="US" fo:hyphenate="true"/>
    </style:style>
    <style:style style:name="P21" style:parent-style-name="ListParagraph" style:family="paragraph">
      <style:text-properties style:font-name="Aptos Display" fo:language="en" fo:country="US" fo:hyphenate="true"/>
    </style:style>
    <style:style style:name="P22" style:parent-style-name="Normal" style:family="paragraph">
      <style:paragraph-properties fo:margin-left="1in">
        <style:tab-stops/>
      </style:paragraph-properties>
      <style:text-properties style:font-name="Aptos Display"/>
    </style:style>
    <style:style style:name="P23" style:parent-style-name="Normal" style:family="paragraph">
      <style:text-properties style:font-name="Aptos Display" fo:font-weight="bold" style:font-weight-asian="bold" style:font-weight-complex="bold"/>
    </style:style>
    <style:style style:name="P24" style:parent-style-name="Normal" style:family="paragraph">
      <style:text-properties style:font-name="Aptos Display"/>
    </style:style>
    <style:style style:name="P25" style:parent-style-name="Normal" style:family="paragraph">
      <style:text-properties style:font-name="Aptos Display"/>
    </style:style>
    <style:style style:name="P26" style:parent-style-name="Normal" style:family="paragraph">
      <style:text-properties style:font-name="Aptos Display"/>
    </style:style>
    <style:style style:name="P27" style:parent-style-name="Normal" style:family="paragraph">
      <style:text-properties style:font-name="Aptos Display" fo:font-weight="bold" style:font-weight-asian="bold" style:font-weight-complex="bold"/>
    </style:style>
    <style:style style:name="P28" style:parent-style-name="Normal" style:family="paragraph">
      <style:text-properties style:font-name="Aptos Display"/>
    </style:style>
    <style:style style:name="P29" style:parent-style-name="Normal" style:family="paragraph">
      <style:text-properties style:font-name="Aptos Display"/>
    </style:style>
    <style:style style:name="P30" style:parent-style-name="Normal" style:family="paragraph">
      <style:text-properties style:font-name="Aptos Display" fo:font-weight="bold" style:font-weight-asian="bold" style:font-weight-complex="bold"/>
    </style:style>
    <style:style style:name="P31" style:parent-style-name="NormalWeb" style:family="paragraph">
      <style:paragraph-properties style:line-height-at-least="0.2083in"/>
      <style:text-properties style:font-name="Aptos Display" style:font-name-complex="Segoe UI"/>
    </style:style>
    <style:style style:name="P32" style:parent-style-name="NormalWeb" style:family="paragraph">
      <style:paragraph-properties style:line-height-at-least="0.2083in"/>
      <style:text-properties style:font-name="Aptos Display" style:font-name-complex="Segoe UI"/>
    </style:style>
    <style:style style:name="P33" style:parent-style-name="NormalWeb" style:family="paragraph">
      <style:paragraph-properties style:line-height-at-least="0.2083in"/>
      <style:text-properties style:font-name="Aptos Display" style:font-name-complex="Segoe UI"/>
    </style:style>
    <style:style style:name="P34" style:parent-style-name="Normal" style:family="paragraph">
      <style:text-properties style:font-name="Aptos Display"/>
    </style:style>
    <style:style style:name="P35" style:parent-style-name="Normal" style:family="paragraph">
      <style:text-properties style:font-name="Aptos Display" fo:font-weight="bold" style:font-weight-asian="bold" style:font-weight-complex="bold"/>
    </style:style>
    <style:style style:name="P36" style:parent-style-name="Normal" style:family="paragraph">
      <style:paragraph-properties fo:margin-bottom="0in" style:line-height-at-least="0.2083in"/>
      <style:text-properties style:font-name="Aptos Display" style:font-name-asian="Times New Roman" style:font-name-complex="Segoe UI" style:letter-kerning="false" style:language-asian="en" style:country-asian="GB" fo:hyphenate="true"/>
    </style:style>
    <style:style style:name="P37" style:parent-style-name="Normal" style:family="paragraph">
      <style:text-properties style:font-name="Aptos Display" fo:font-weight="bold" style:font-weight-asian="bold" style:font-weight-complex="bold"/>
    </style:style>
    <style:style style:name="P38" style:parent-style-name="Normal" style:family="paragraph">
      <style:text-properties style:font-name="Aptos Display" fo:font-weight="bold" style:font-weight-asian="bold" style:font-weight-complex="bold"/>
    </style:style>
    <style:style style:name="P39" style:parent-style-name="Normal" style:family="paragraph">
      <style:text-properties style:font-name="Aptos Display"/>
    </style:style>
    <style:style style:name="P40" style:parent-style-name="Normal" style:family="paragraph">
      <style:paragraph-properties fo:margin-left="1in">
        <style:tab-stops/>
      </style:paragraph-properties>
      <style:text-properties style:font-name="Aptos Display"/>
    </style:style>
    <style:style style:name="P41" style:parent-style-name="Normal" style:list-style-name="LFO2" style:family="paragraph">
      <style:text-properties style:font-name="Aptos Display"/>
    </style:style>
    <style:style style:name="P42" style:parent-style-name="Normal" style:list-style-name="LFO2" style:family="paragraph">
      <style:text-properties style:font-name="Aptos Display"/>
    </style:style>
    <style:style style:name="P43" style:parent-style-name="Normal" style:list-style-name="LFO2" style:family="paragraph">
      <style:text-properties style:font-name="Aptos Display"/>
    </style:style>
    <style:style style:name="P44" style:parent-style-name="Normal" style:family="paragraph">
      <style:text-properties style:font-name="Aptos Display"/>
    </style:style>
    <style:style style:name="P45" style:parent-style-name="Normal" style:family="paragraph">
      <style:text-properties style:font-name="Aptos Display"/>
    </style:style>
    <style:style style:name="P46" style:parent-style-name="Normal" style:family="paragraph">
      <style:paragraph-properties fo:margin-left="1in">
        <style:tab-stops/>
      </style:paragraph-properties>
    </style:style>
    <style:style style:family="graphic" style:name="a0" style:parent-style-name="Graphics">
      <style:graphic-properties fo:border="0.01042in none" fo:background-color="transparent"/>
    </style:style>
  </office:automatic-styles>
  <office:body>
    <office:text text:use-soft-page-breaks="true">
      <text:p text:style-name="P1"> </text:p>
      <text:p text:style-name="Normal">Following on from your presentation, we have a few requests from the panel:</text:p>
      <text:list text:style-name="LFO1" text:continue-numbering="true">
        <text:list-item>
          <text:p text:style-name="P2">Provide Map<text:s/></text:p>
        </text:list-item>
      </text:list>
      <text:p text:style-name="P3"><draw:frame draw:style-name="a0" draw:name="Picture 1" text:anchor-type="as-char" svg:x="0in" svg:y="0in" svg:width="6.26806in" svg:height="4.97153in" style:rel-width="scale" style:rel-height="scale"><draw:image xlink:href="media/image1.png" xlink:type="simple" xlink:show="embed" xlink:actuate="onLoad"/><svg:title/><svg:desc/></draw:frame></text:p>
      <text:p text:style-name="P4">Please see above map of local schools.</text:p>
      <text:p text:style-name="P5"/>
      <text:p text:style-name="P6">Do they Cater link arrange payments direct from parents or schools? What is the process?</text:p>
      <text:p text:style-name="P7">As a<text:s/>company we are flexible on our approach to managing payments whether the schools would like to manage this directly from parents or would like to pass the responsibility over to us. We would need to account for transaction charges within our pricing schedule if this responsibility would like to be passed out to us.<text:s/></text:p>
      <text:p text:style-name="P8"/>
      <text:p text:style-name="P9">What does the universal and free school meals offer look like?</text:p>
      <text:p text:style-name="P10">Our UIFSM and FSM offer will be the exact same offer as our paid meals which includes:<text:s/></text:p>
      <text:soft-page-break/>
      <text:p text:style-name="P11">- Main meal which can be either the meat-based dish (Halal or Standard) or vegetarian alternative.</text:p>
      <text:p text:style-name="P12">- Further choice for the students will be offered as agreed (if required) from the following options;</text:p>
      <text:p text:style-name="P13"><text:s/>- Jacket Potatoes with Toppings as Agreed<text:s/></text:p>
      <text:p text:style-name="P14">- Pasta Kitchen School<text:s/></text:p>
      <text:p text:style-name="P15">- Packed Lunch (If<text:s/>required, can be served <text:s/>in a Deli Style or Pick n Mix, if demand is high <text:s/>enough)<text:s/></text:p>
      <text:p text:style-name="P16">All meals will be served with the pupil’s choice from the following: we are happy for vegetables, salad and bread to all be on a self-help basis.<text:s/></text:p>
      <text:p text:style-name="P17">Seasonal vegetables (2 daily)</text:p>
      <text:p text:style-name="P18"><text:s/>Salad Bar</text:p>
      <text:p text:style-name="P19">Home Baked Flavoured / Plain Breads<text:s/></text:p>
      <text:p text:style-name="P20">Dessert which includes either the choice from <text:s/>the main menu, fruit alternative or yoghurt<text:s/></text:p>
      <text:p text:style-name="P21">Water from jugs or hydration stations<text:s/></text:p>
      <text:p text:style-name="P22"/>
      <text:p text:style-name="P23">Within your tender response could you include menus – showcasing those for primary, secondary and lower 16, any client testimonials?</text:p>
      <text:p text:style-name="P24">Please see Appendix – Example menu Booklet<text:s/></text:p>
      <text:p text:style-name="P25">We have also included a client case study within our response<text:s/></text:p>
      <text:p text:style-name="P26"/>
      <text:p text:style-name="P27">Please can you provide a copy of your portion sizing guidance?</text:p>
      <text:p text:style-name="P28">Please see Appendix – Portion Size Guidance<text:s/></text:p>
      <text:p text:style-name="P29"/>
      <text:p text:style-name="P30">The presentation contained a slide with 7/8/9 week periods, please can you provide your deadline for a mobilisation period to start?</text:p>
      <text:p text:style-name="P31">To fully comply with TUPE requirements, we would require a minimum of 28 days from<text:s/>confirmation of contract award. However, we are experienced in working flexibly and, where required and by mutual agreement, this period can be accelerated to support the needs of the Schools.</text:p>
      <text:p text:style-name="P32">Typically, our standard mobilisation timeframe is between 4 to 6 weeks, which allows sufficient time to complete key activities such as staff consultation, training, systems setup, sup<text:soft-page-break/>ply chain alignment and communication with stakeholders. This approach ensures that all operational, legal and service requirements are fully addressed without compromising service quality from day one.</text:p>
      <text:p text:style-name="P33">We would always work closely with the School to agree a mobilisation timeline that aligns with the contract start date and operational needs, ensuring a coordinated and seamless transition for pupils, staff and parents.</text:p>
      <text:p text:style-name="P34"/>
      <text:p text:style-name="P35">The group are keen to receive quotations to cover individual schools for a 3 year term and 1+1+1year term. Is this possible?</text:p>
      <text:p text:style-name="P36">Yes, we can confirm that this is an option available to the Schools. The only consideration is that the gifted investment fund offered within our proposal is based on a three-year contract term. Should the School choose to proceed with a 1+1+1 arrangement, this element would need to be reviewed and adjusted accordingly.</text:p>
      <text:p text:style-name="P37"/>
      <text:p text:style-name="P38">The panel is also curious to know if there are any financial benefits to grouping the schools (i.e. one lead customer on the contract) and any conditions that might be associated with a group contract.  </text:p>
      <text:p text:style-name="P39">There are financial and operational advantages to grouping the schools under a single contract, as it allows Caterlink to maximise efficiency, streamline processes and deliver greater value through economies of scale. These efficiencies enable us to offer both competitive pricing and additional financial incentives directly back to schools.</text:p>
      <text:p text:style-name="P40">We are pleased to offer the following pricing structure:</text:p>
      <text:list text:style-name="LFO2" text:continue-numbering="true">
        <text:list-item>
          <text:p text:style-name="P41">Key Stage 1 Free School Meals – £2.65</text:p>
        </text:list-item>
        <text:list-item>
          <text:p text:style-name="P42">Key Stage 2 Free School Meals – £2.75</text:p>
        </text:list-item>
        <text:list-item>
          <text:p text:style-name="P43">Paid Meals – £3.00</text:p>
        </text:list-item>
      </text:list>
      <text:p text:style-name="P44">As part of a cluster award, we are also able to offer a further financial incentive. For the<text:s/>award of between 5 and 10 schools, we will reduce the paid meal price by 5 pence per meal. For the award of 11<text:s/>or more schools, this increases to a 10 pence reduction, resulting in a revised paid meal price of £2.90. This provides a clear and measurable benefit to each school within the group, linked directly to meal uptake.</text:p>
      <text:p text:style-name="P45">In terms of conditions, prices are fixed for the first year of the contract to provide cost certainty. Any adjustments in subsequent years would be based on recognised external factors, specifically changes to the National Living Wage and Government CPI data, ensuring that any future changes are fair, transparent and clearly justified.</text:p>
      <text:p text:style-name="P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ListParagraphChar" style:display-name="List Paragraph Cha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zzy Franklin</meta:initial-creator>
    <dc:creator>Izzy Franklin</dc:creator>
    <meta:creation-date>2026-05-11T15:26:00Z</meta:creation-date>
    <dc:date>2026-05-13T17:12:00Z</dc:date>
    <meta:template xlink:href="Normal" xlink:type="simple"/>
    <meta:editing-cycles>4</meta:editing-cycles>
    <meta:editing-duration>PT4740S</meta:editing-duration>
    <meta:document-statistic meta:page-count="3" meta:paragraph-count="9" meta:word-count="701" meta:character-count="4690" meta:row-count="33" meta:non-whitespace-character-count="3998"/>
  </office:meta>
</office:document-meta>
</file>